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>
      <style:paragraph-properties fo:text-align="end" style:justify-single-word="false"/>
    </style:style>
    <style:style style:name="P2" style:family="paragraph" style:parent-style-name="Normal_20__28_Web_29_">
      <style:paragraph-properties fo:text-align="center" style:justify-single-word="false"/>
    </style:style>
    <style:style style:name="P3" style:family="paragraph" style:parent-style-name="Normal_20__28_Web_29_">
      <style:paragraph-properties fo:text-align="justify" style:justify-single-word="false"/>
    </style:style>
    <style:style style:name="P4" style:family="paragraph" style:parent-style-name="Normal_20__28_Web_29_" style:master-page-name="Standard">
      <style:paragraph-properties fo:text-align="end" style:justify-single-word="false"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AL DIRIGENTE SCOLASTICO</text:p>
      <text:p text:style-name="P1">IC GIOVANNI PAOLO II</text:p>
      <text:p text:style-name="P2"/>
      <text:p text:style-name="P2">AUTORIZZAZIONE AD USCIRE AL TERMINE</text:p>
      <text:p text:style-name="P2">DELLO SVOLGIMENTO DELLE PROVE D’ESAME</text:p>
      <text:p text:style-name="Normal_20__28_Web_29_"> </text:p>
      <text:p text:style-name="Normal_20__28_Web_29_">IO SOTTOSCRITTO______________________________________________</text:p>
      <text:p text:style-name="Normal_20__28_Web_29_"/>
      <text:p text:style-name="Normal_20__28_Web_29_">GENITORE DELL’ALUNNO _____________________________________ </text:p>
      <text:p text:style-name="Normal_20__28_Web_29_"/>
      <text:p text:style-name="Normal_20__28_Web_29_">CLASSE 3^ - <text:s/>SEZ. ___ DELLA SCUOLA SECONDARIA DI 1 GRADO</text:p>
      <text:p text:style-name="Normal_20__28_Web_29_"> </text:p>
      <text:p text:style-name="P2">AUTORIZZO </text:p>
      <text:p text:style-name="Normal_20__28_Web_29_"> <text:bookmark text:name="Bookmark"/></text:p>
      <text:p text:style-name="P3">MIO FIGLIO AD USCIRE AUTONOMAMENTE DA SCUOLA AL TERMINE DEL TEMPO MINIMO CONSENTITO PER LO SVOLGIMENTO DELLE PROVE D’ESAME SCRITTE, DOPO AVER CONSEGNATO L’ELABORATO E SUBITO DOPO AVER  TERMINATO IL COLLOQUIO.</text:p>
      <text:p text:style-name="Normal_20__28_Web_29_"> </text:p>
      <text:p text:style-name="Normal_20__28_Web_29_"><text:s/>Data ______________________ <text:s text:c="46"/>FIRMA DEL GENITORE</text:p>
      <text:p text:style-name="Normal_20__28_Web_29_"><text:s text:c="87"/>___________________________________</text:p>
      <text:p text:style-name="Normal_20__28_Web_29_"><text:s text:c="37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na Teresa Ferri</meta:initial-creator>
    <dc:creator>sms06</dc:creator>
    <meta:editing-cycles>2</meta:editing-cycles>
    <meta:creation-date>2023-05-25T14:22:00</meta:creation-date>
    <dc:date>2023-05-25T14:22:00</dc:date>
    <meta:editing-duration>P0D</meta:editing-duration>
    <meta:generator>OpenOffice/4.1.15$Win32 OpenOffice.org_project/4115m2$Build-9813</meta:generator>
    <meta:document-statistic meta:table-count="0" meta:image-count="0" meta:object-count="0" meta:page-count="1" meta:paragraph-count="16" meta:word-count="71" meta:character-count="76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